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text-properties fo:font-size="12pt" fo:font-weight="normal" style:font-size-asian="12pt" style:font-weight-asian="normal" style:font-size-complex="12pt" style:font-weight-complex="normal"/>
    </style:style>
    <style:style style:name="P2" style:family="paragraph" style:parent-style-name="Text_20_body">
      <style:paragraph-properties fo:margin-left="0cm" fo:margin-right="0cm" fo:margin-top="0cm" fo:margin-bottom="0.106cm" fo:text-indent="0cm" style:auto-text-indent="false"/>
      <style:text-properties fo:font-size="19pt" fo:font-weight="bold"/>
    </style:style>
    <style:style style:name="P3" style:family="paragraph" style:parent-style-name="Text_20_body">
      <style:paragraph-properties fo:margin-left="0cm" fo:margin-right="0cm" fo:margin-top="0cm" fo:margin-bottom="0cm" fo:text-indent="0cm" style:auto-text-indent="false"/>
    </style:style>
    <style:style style:name="P4" style:family="paragraph" style:parent-style-name="Text_20_body">
      <style:paragraph-properties fo:margin-left="0cm" fo:margin-right="0cm" fo:margin-top="0cm" fo:margin-bottom="0cm" fo:text-indent="0cm" style:auto-text-indent="false"/>
      <style:text-properties fo:font-size="12pt" fo:font-weight="normal" style:font-size-asian="12pt" style:font-weight-asian="normal" style:font-size-complex="12pt" style:font-weight-complex="normal"/>
    </style:style>
    <style:style style:name="T1" style:family="text">
      <style:text-properties fo:font-size="19pt" fo:font-weight="bold"/>
    </style:style>
    <style:style style:name="T2" style:family="text">
      <style:text-properties fo:font-size="19pt" fo:font-weight="bold" style:font-size-asian="19pt" style:font-weight-asian="bold" style:font-size-complex="19pt" style:font-weight-complex="bold"/>
    </style:style>
    <style:style style:name="T3" style:family="text">
      <style:text-properties fo:font-size="12pt" fo:font-weight="normal" style:font-size-asian="12pt" style:font-weight-asian="normal" style:font-size-complex="12pt" style:font-weight-complex="normal"/>
    </style:style>
    <style:style style:name="T4" style:family="text">
      <style:text-properties fo:font-weight="bold" style:font-weight-asian="bold" style:font-weight-complex="bold"/>
    </style:style>
    <style:style style:name="T5" style:family="text">
      <style:text-properties fo:font-size="8pt" style:font-size-asian="8pt" style:font-size-complex="8pt"/>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fo:font-family="StarSymbol" style:font-charset="x-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fo:font-family="StarSymbol" style:font-charset="x-symbol"/>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Om du får hem knölarna innan du kan plantera dem, förvara dem på en mörk och sval plats.</text:p>
      <text:p text:style-name="P2"/>
      <text:p text:style-name="P2">Förodla dahlians rotknölar steg för steg</text:p>
      <text:p text:style-name="P3">Du måste inte förodla dahlior, men om du gör det brukar blomningen sätta igång 2-3 veckor tidigare. En annan anledning till att förodla är att plantan hinner växa till sig lite och få ett förskott mot sniglar och snäckor som älskar de späda skotten. I mitten av mars-april är lämpligt tid att börja förodla ju högre växtzon desto tidigare börjar man.</text:p>
      <text:p text:style-name="P3"/>
      <text:p text:style-name="P3"><text:span text:style-name="T4">-STEG 1</text:span>: Du kan förodla dahlior inne i krukor. OBS! Om ni ser den gamla stammen som klippts av ska den vara uppåt. Om det inte finns någon gammal stam, lägg sidan med mest ögon (knoppanlag) uppåt i krukan. Lägg på ett tunt lager jord. Bara några centimeter så knölen täcks. Den gamla stammen ska sticka upp från jorden och ska inte täckas. Håll knölarna inomhus för stunden. De behöver nu värme (rumstemperatur räcker) för att få fina rötter, ljust är i detta skedet inte viktigt. </text:p>
      <text:p text:style-name="P3"><text:span text:style-name="T4">-STEG 2</text:span>: Man vattnar knölarna vid planteringstillfället och sedan får de sköta sig själv tills det kommer upp stjälkar med gröna blad börjar man vattna igen. </text:p>
      <text:p text:style-name="P3"><text:span text:style-name="T4">-STEG 3</text:span>: När bladen dyker upp placerar du knölarna på ett ljust och svalt ställe (växthus med frostvakt eller uterum är perfekta platser) så att blommorna inte bli för höga och rangliga. <text:s text:c="2"/></text:p>
      <text:p text:style-name="P3"><text:span text:style-name="T4">-STEG 4</text:span>: Om du önskar en något buskigare dahlia kan du toppa den. Dock kan detta innebära att blomningen försenas något. Toppa blomman när den är cirka 15cm hög, för en tätare dahlia. </text:p>
      <text:p text:style-name="P3"><text:span text:style-name="T4">-STEG 5</text:span>: Avhärda (vänj gradvis över ca två veckor vid sol, vind och temperatur, använd gärna fiberduk de första dagarna) före utplantering som sker efter sista nattfrosten. Dahlior kan planteras på friland eller i stora krukor. <text:span text:style-name="T3">I och med att dahliarötterna egentligen vill ha stort utrymme får du räkna med lite mindre tillväxt med krukodling. För krukodling rekommenderar vi krukor på minst 30 liter för lågväxande sorter och minst 50 liter för högväxande sorter. </text:span>Använd gödsel vid plantering, gärna ko- eller hönsgödsel. <text:s/>På friland ska du plantera med ett avstånd mellan plantorna på 50-75 cm beroende på sortens höjd. Plantera ut blomman på ungefär 10cm under jordytan.<text:span text:style-name="T3">Tänk på att sätta stöd tidigt då många sorter blir höga och lätt blåser omkull med sina relativt sköra stjälkar. </text:span></text:p>
      <text:p text:style-name="P3"><text:span text:style-name="T3"/></text:p>
      <text:p text:style-name="Text_20_body"><text:span text:style-name="T2">Odlingsläge/jordmån</text:span></text:p>
      <text:p text:style-name="P1">Dahlior vill stå soligt och varmt. Dahlior trivs bäst i välgödslad och väldränerad trädgårdsjord.Vissa anser att några timmars skugga markant förlänger dahlians blomning.</text:p>
      <text:p text:style-name="P1"><text:span text:style-name="T5"/></text:p>
      <text:p text:style-name="Text_20_body"><text:span text:style-name="T1">Vattning och gödsling ger rikligt blommande dahlior</text:span></text:p>
      <text:p text:style-name="P3">Dahlior är törstiga blommor som lätt torkar ut, vattna regelbundet, vilket är extra viktigt om dahlian odlas i kruka. De trivs inte att torka ut. Dessutom finns större risk för mjöldaggsangrepp om plantor i kruka fått torka ut upprepade gånger. Mjöldagg trivs i torrt och varmt väder och ger dahlians blad och knoppar en vit pudrig beläggning. Det är därför viktigt att vattna rikligt och regelbundet varma och torra somrar för att förhindra angrepp. De behöver dessutom rikligt med näring för att behålla blomningen och spänsten. Var noga med att gödsla jorden med höns- eller kogödsel redan i planeringsstadiet men även ytterligare några gånger under blomningssäsongen. </text:p>
      <text:p text:style-name="P3">I september ska dahlian få börja sin avmognad inför vintervilan och därför ska gödslingen upphöra.</text:p>
      <text:p text:style-name="P3"/>
      <text:p text:style-name="P2"/>
      <text:p text:style-name="P2"><text:soft-page-break/>Undvik sniglar</text:p>
      <text:p text:style-name="P3">Sniglar har benägenhet att äta dahlior. Att förodla dahlior gör blommorna mer motståndskraftiga mot dessa djur. Se dock även till att skydda blommorna från sniglar väl ute i rabatterna. </text:p>
      <text:p text:style-name="P3"/>
      <text:p text:style-name="P2">Tips på många fina blommor</text:p>
      <text:p text:style-name="P3">Plocka gärna de överblommande dahlior, detta stimulerar knoppanlag och du får fler blommor. Undvik att låta dahlior stå orörda eller gå i frö. Eventuellt kan du plocka bort några blomknoppar om du har hjärtat till det, detta stimulerar stora blommor på de knoppar som finns kvar.</text:p>
      <text:p text:style-name="P3"/>
      <text:p text:style-name="P2">Så vinterförvarar du dahlian</text:p>
      <text:p text:style-name="P3">När första höstfrosten slagit till och dahliorna ser hängiga ut så är det dags att klippa ned växtmaterialet och gräva upp knölarna för vinterförvaring. Om de lämnas kvar i jorden och den fryser så ruttnar knölarna bort.</text:p>
      <text:p text:style-name="P3">Gräv upp knölarna med en grep. Det är mindre risk att knölarna skadas med en grep jämförelsevis med en spade. Skaka av det mesta av jorden och borsta av jorden från knölarna. Klipp av allt förutom 10 cm av stjälkarna. Skär bort gamla fjolårsknölar eftersom de kan ha röta som sprider sig till resten av knölarna. Skär också bort alla tunna sugrötter, de bidrar till uttorkning eller att knölen ruttnar. Lägg dem i en låda med sågspån (köper du i en djuraffär). Spånet förhindrar uttorkning men tar även bort överflödig fukt och förvarar de mörkt, torrt och svalt. Märk upp vilken sort av dahlia det är du förvarar så att du vet vid nästa odling. Titta till knölarna några gånger under vintern för att säkerställa att du inte fått mögelangrepp. Ta bort eventuellt mögel eller delar som känns svampiga. </text:p>
      <text:p text:style-name="P3"/>
      <text:p text:style-name="P2">Frostkänslighet</text:p>
      <text:p text:style-name="P3">Dahlior är mycket känsliga för frost. Var därför noga med att täcka dem med till exempel fiberduk som skydd under natten när du vet att det är risk för frost.</text:p>
      <text:p text:style-name="P2"/>
      <text:p text:style-name="Text_20_body"/>
      <text:p text:style-name="Text_20_body"> </text:p>
      <text:p text:style-name="Text_20_body"/>
      <text:p text:style-name="Text_20_body"/>
      <text:p text:style-name="Text_20_body"/>
      <text:p text:style-name="Text_20_body"/>
      <text:p text:style-name="Text_20_body"/>
      <text:p text:style-name="Text_20_body"/>
      <text:p text:style-name="Text_20_body"/>
      <text:p text:style-name="Text_20_body"/>
      <text:p text:style-name="P3"/>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sv" fo:country="S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sv" fo:country="SE"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gerda van leeuwen</meta:initial-creator>
    <meta:creation-date>2021-03-24T09:08:45.81</meta:creation-date>
    <dc:date>2021-03-25T06:51:38.47</dc:date>
    <dc:creator>gerda van leeuwen</dc:creator>
    <meta:editing-duration>PT19H54M</meta:editing-duration>
    <meta:editing-cycles>2</meta:editing-cycles>
    <meta:generator>OpenOffice/4.1.2$Win32 OpenOffice.org_project/412m3$Build-9782</meta:generator>
    <meta:printed-by>gerda van leeuwen</meta:printed-by>
    <meta:print-date>2021-03-25T07:08:54.02</meta:print-date>
    <meta:document-statistic meta:table-count="0" meta:image-count="0" meta:object-count="0" meta:page-count="2" meta:paragraph-count="23" meta:word-count="833" meta:character-count="5014"/>
  </office:meta>
</office:document-meta>
</file>